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fo:font-weight="bold" style:font-style-asian="italic" style:font-style-complex="italic"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необычный-арт-объект-появился-в-нацпарке-лосиный-остров"/>Необычный арт-объект появился в нацпарке «Лосиный Остров»<text:bookmark-end text:name="необычный-арт-объект-появился-в-нацпарке-лосиный-остров"/></text:h>
      <text:p text:style-name="First_20_paragraph">16.12.2020</text:p>
      <text:p text:style-name="Text_20_body"><text:span text:style-name="T1">Необычный</text:span> <text:span text:style-name="T1">арт-объект</text:span> <text:span text:style-name="T1">появился в экологическом центре «Чаепитие в Мытищах» нацпарка «Лосиный Остров». Новогодняя елка стала не просто праздничной, но полезной и очень необходимой для зимующих птиц.</text:span></text:p>
      <text:p text:style-name="Text_20_body">— В зимний период большая часть пернатых погибает именно из-за голода, когда природный корм практически недоступен. Во время бескормицы важно поддержать братьев меньших, сделать подкормку правильно. Наша «Столовая» на новогодней елке будет работать весь зимний период, пока птахи самостоятельно не смогут добывать себе пропитание. Присоединяйтесь, приносите свои гостинцы! — сказали в пресс-службе заповедника.</text:p>
      <text:p text:style-name="Text_20_body">Фото: mos.ru</text:p>
      <text:p text:style-name="Text_20_body"><text:line-break/></text:p>
      <text:p text:style-name="Text_20_body">Адрес страницы: <text:a xlink:type="simple" xlink:href="http://metrogorodok.mos.ru/presscenter/news/detail/9538324.html" office:name=""><text:span text:style-name="Definition">http://metrogorodok.mos.ru/presscenter/news/detail/9538324.html</text:span></text:a></text:p>
      <text:p text:style-name="Text_20_body"><text:a xlink:type="simple" xlink:href="http://metrogorodok.mos.ru" office:name=""><text:span text:style-name="Definition">Управа района Метрогородок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9-13T11:28:09Z</meta:creation-date>
    <dc:date>2023-09-13T11:28:09Z</dc:date>
  </office:meta>
</office:document-meta>
</file>