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бедителя-конкурса-рисунков-к-90-летию-метро-выберут-активные-граждане-из-метрогородка"/>Победителя конкурса рисунков к 90-летию метро выберут «Активные граждане» из Метрогородка<text:bookmark-end text:name="победителя-конкурса-рисунков-к-90-летию-метро-выберут-активные-граждане-из-метрогородка"/></text:h>
      <text:p text:style-name="First_20_paragraph">11.06.2025</text:p>
      <text:p text:style-name="Text_20_body"><text:span text:style-name="T1">11.06.25 Участники нового опроса в проекте «Активный гражданин» из Метрогородка проголосуют за лучший детский рисунок, посвященный 90-летию московского метро. Работа-победитель отправится в спутнике на орбиту Земли.</text:span></text:p>
      <text:p text:style-name="Text_20_body">Выигравший рисунок разместят на боковой панели малого космического аппарата. Этот спутник будет использоваться для изучения радиационной обстановки, работы в радиочастотном диапазоне и приема сигналов.</text:p>
      <text:p text:style-name="Text_20_body">Из конкурсных заявок жюри отобрало восемь лучших, которые и прошли в финал. Победителем станет тот, кто наберет большинство голосов в опросе.</text:p>
      <text:p text:style-name="Text_20_body"><text:line-break/></text:p>
      <text:p text:style-name="Text_20_body">Адрес страницы: <text:a xlink:type="simple" xlink:href="http://metrogorodok.mos.ru/presscenter/news/detail/13026061.html" office:name=""><text:span text:style-name="Definition">http://metrogorodok.mos.ru/presscenter/news/detail/13026061.html</text:span></text:a></text:p>
      <text:p text:style-name="Text_20_body"><text:a xlink:type="simple" xlink:href="http://metrogorodok.mos.ru" office:name=""><text:span text:style-name="Definition">Управа района Метрогородок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11T13:33:41Z</meta:creation-date>
    <dc:date>2025-06-11T13:33:41Z</dc:date>
  </office:meta>
</office:document-meta>
</file>